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unde_standing_its_ole_in_space_heating"/>The Definitive Guide To QuikHeat Portable Heater</text:p>
      <text:p text:style-name="Text_20_body">In recent times, portable heating devices have gained immense popularity due to their convenience and efficiency. Among these, the QuikHeat portable heater has emerged as a notable contender, praised for its compact design, quick heating capability, and energy-efficient operation. This report aims to provide a comprehensive review of the QuikHeat heater, examining its key features, performance, user feedback, and overall value proposition.</text:p>
      <text:p text:style-name="Text_20_body">Design and Build Quality</text:p>
      <text:p text:style-name="Text_20_body">The QuikHeat heater boasts a sleek and modern design, making it aesthetically pleasing and unobtrusive in various settings, whether used at home, in the office, or while traveling. Its compact size ensures that it can fit snugly into small spaces, making it an ideal choice for rooms of limited size or study areas. The heater's build quality is robust, constructed from durable materials that promise longevity. Its lightweight nature also enhances portability,  <text:a xlink:type="simple" xlink:href="http://www.bioregen.ca/index.php/QuikHeat:_Understanding_Its_Role_In_Space_Heating" text:style-name="Internet_20_link" text:visited-style-name="Visited_20_Internet_20_Link">QuikHeat</text:a> allowing users to move it from one location to another with ease.</text:p>
      <text:p text:style-name="Text_20_body">Heating Performance</text:p>
      <text:p text:style-name="Text_20_body">One of the standout features of the QuikHeat heater is its ability to provide rapid and efficient heating. Equipped with advanced ceramic heating elements, this device is designed to deliver warmth within seconds of being powered on. The heater covers an impressive area relative to its size, which is ideal for small to medium-sized rooms. Furthermore, the adjustable thermostat feature allows users to customize the temperature settings as per their comfort, ensuring optimal heating efficiency.</text:p>
      <text:p text:style-name="Text_20_body">Safety Features</text:p>
      <text:p text:style-name="Text_20_body">Safety is often a primary concern with portable electric heaters, and QuikHeat addresses these concerns with a variety of safety features. The heater includes an automatic shut-off function that activates if the unit tips over or overheats, mitigating potential fire hazards. Additionally, the exterior remains cool to the touch even during operation, reducing the risk of burns. This makes the QuikHeat a safe option for households with children or pets.</text:p>
      <text:p text:style-name="Text_20_body">Energy Efficiency and Cost-Effectiveness</text:p>
      <text:p text:style-name="Text_20_body">In terms of energy efficiency, the QuikHeat heater stands out as an economical choice. It is designed to consume minimal power while delivering maximum heat output, which can result in significant savings on electricity bills. This makes it an attractive option for individuals seeking cost-effective heating solutions during colder months. The QuikHeat's cost-effectiveness is further bolstered by its reasonable price point compared to other portable heaters on the market.</text:p>
      <text:p text:style-name="Text_20_body">User Feedback</text:p>
      <text:p text:style-name="Text_20_body">User feedback for the QuikHeat heater has generally been positive, with many users praising its quick heating capacity and energy efficiency. Customers have highlighted the device's ability to warm up spaces quickly without consuming excessive energy. Reviews often focus on the safety features, which provide users with peace of mind, especially those with small children or pets in the household.</text:p>
      <text:p text:style-name="Text_20_body">However, some users have noted that while the heater is effective in small spaces, it may not be adequate for  <text:a xlink:type="simple" xlink:href="http://newportbushorchestra.org/index.php/QuikHeat:_Understanding_Its_Role_In_Space_Heating" text:style-name="Internet_20_link" text:visited-style-name="Visited_20_Internet_20_Link">QuikHeat</text:a> larger rooms or open areas. Additionally, a few users mentioned that the fan can be slightly noisy when operating at maximum capacity, which might be a consideration for noise-sensitive environments.</text:p>
      <text:p text:style-name="Text_20_body">Value Proposition</text:p>
      <text:p text:style-name="Text_20_body">The QuikHeat heater's value proposition lies in its combination of portability, efficiency,  QuikHeat and affordability. Its advanced heating technology, coupled with essential safety features, make it a practical choice for users who need a quick and reliable heating solution. While it may not be suitable for  <text:a xlink:type="simple" xlink:href="http://it-viking.ch/index.php/User:FrancescoTown84" text:style-name="Internet_20_link" text:visited-style-name="Visited_20_Internet_20_Link">QuikHeat</text:a> larger spaces, its performance in smaller areas is commendable.</text:p>
      <text:p text:style-name="Text_20_body">Moreover,  <text:a xlink:type="simple" xlink:href="https://kcpforklift.com/bbs/board.php?bo_table=free&amp;wr_id=259166" text:style-name="Internet_20_link" text:visited-style-name="Visited_20_Internet_20_Link">QuikHeat Reviews</text:a> the cost savings associated with its energy-efficient operation and reasonable pricing create significant value for consumers, particularly during cold seasons when heating costs can skyrocket. For those who prioritize convenience, safety, and efficiency in a compact package, the <text:a xlink:type="simple" xlink:href="http://www.royaltahiti.co.kr/bbs/board.php?bo_table=free&amp;wr_id=77595" text:style-name="Internet_20_link" text:visited-style-name="Visited_20_Internet_20_Link">QuikHeat</text:a> heater represents an attractive option.</text:p>
      <text:p text:style-name="Text_20_body">Conclusion</text:p>
      <text:p text:style-name="Text_20_body">In conclusion, the QuikHeat heater is a well-rounded, portable device offering fast, efficient heating for small to medium-sized spaces. Its modern design,  <text:a xlink:type="simple" xlink:href="https://thebitcoinproject.club/wiki/index.php/QuikHeat:_Understanding_Its_Role_In_Space_Heating" text:style-name="Internet_20_link" text:visited-style-name="Visited_20_Internet_20_Link">QuikHeat</text:a> ease of use, and multiple safety features make it a popular choice among consumers looking for an effective heating solution. While there are a few limitations, such as its suitability for larger rooms, the overall benefits and features it offers make it an appealing choice for many. As with any product, potential buyers are encouraged to assess their specific needs and room sizes to ensure the QuikHeat heater aligns with their requirements. Overall,  <text:a xlink:type="simple" xlink:href="https://thatswhathappened.wiki/index.php/QuikHeat:_Understanding_Its_Role_In_Space_Heating" text:style-name="Internet_20_link" text:visited-style-name="Visited_20_Internet_20_Link">QuikHeat</text:a> the QuikHeat proves to be an excellent investment for those seeking warmth and comfort without compromising on safety or energy efficien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unde_standing_its_ole_in_space_heating</dc:title>
  </office:meta>
</office:document-meta>
</file>