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_ugenix_male_enhancement:unde_standing_its_health_benefits"/>Warning: These 9 Mistakes Will Destroy Your Order Trugenix</text:p>
      <text:p text:style-name="Text_20_body">In the expanding world of dietary supplements, <text:a xlink:type="simple" xlink:href="https://truegenix.net/" text:style-name="Internet_20_link" text:visited-style-name="Visited_20_Internet_20_Link">Trugenix Male</text:a> has emerged as a notable product, advocated for supporting various aspects of health and wellness. This report delves into its potential benefits,  Trugenix Ingredients key ingredients, usage, and overall reputation in the market.</text:p>
      <text:p text:style-name="Text_20_body">Introduction</text:p>
      <text:p text:style-name="Text_20_body"><text:a xlink:type="simple" xlink:href="https://truegenix.net/" text:style-name="Internet_20_link" text:visited-style-name="Visited_20_Internet_20_Link">Trugenix</text:a> Supplement has garnered attention among health enthusiasts due to its claimed benefits. It is marketed as a comprehensive dietary supplement designed to support overall health, boost energy levels, improve mental clarity, and enhance physical performance. While many supplements promise similar benefits, Trugenix distinguishes itself through its formulation and the natural ingredients it employs.</text:p>
      <text:p text:style-name="Text_20_body">Key Ingredients</text:p>
      <text:p text:style-name="Text_20_body">One of the primary appeals of Trugenix is its formula, which is comprised of natural, high-quality ingredients. While specific formulations can vary, Trugenix commonly includes:</text:p>
      <text:p text:style-name="Text_20_body">Vitamins &amp; Minerals: Essential micronutrients such as Vitamin B12, Vitamin D, Zinc, Magnesium, and Calcium are fundamental to bodily functions, supporting everything from immune health to bone strength.</text:p>
      <text:p text:style-name="Text_20_body">Herbal Extracts: These include ginseng, which is known for its energy-boosting properties, and ashwagandha, often cited for its stress-reduction and mood-enhancing effects.</text:p>
      <text:p text:style-name="Text_20_body">Amino Acids: Amino acids like L-theanine and L-tyrosine are included to support cognitive function and promote relaxation without drowsiness.</text:p>
      <text:p text:style-name="Text_20_body">Botanical Antioxidants: Green tea extract and curcumin are included for their antioxidant properties, which help combat oxidative stress and inflammation.</text:p>
      <text:p text:style-name="Text_20_body">Probiotics and Fibers: To support digestive health, Trugenix includes probiotics like Lactobacillus acidophilus and beneficial fibers such as psyllium husk.</text:p>
      <text:p text:style-name="Text_20_body">Health Benefits</text:p>
      <text:p text:style-name="Text_20_body">Trugenix Supplement claims a myriad of health benefits attributable to its diverse ingredient profile:</text:p>
      <text:p text:style-name="Text_20_body">Increased Energy Levels: The combination of B vitamins, ginseng, and other energy-supporting compounds is designed to boost vitality and reduce fatigue.</text:p>
      <text:p text:style-name="Text_20_body">Enhanced Mental Clarity: Ingredients such as L-theanine and ginseng are purported to enhance focus and cognitive function, providing mental clarity needed for daily tasks.</text:p>
      <text:p text:style-name="Text_20_body">Stress Management: With adaptogens like ashwagandha, Trugenix aims to help users manage stress more effectively, promoting a balanced emotional state.</text:p>
      <text:p text:style-name="Text_20_body">Improved Digestion: The presence of probiotics and fibers supports gut health, which can, in turn, benefit overall wellness and enhance nutrient absorption.</text:p>
      <text:p text:style-name="Text_20_body">Strong Immune System: Components like Vitamin D and Zinc are crucial for maintaining a robust immune response.</text:p>
      <text:p text:style-name="Text_20_body">Usage and Dosage</text:p>
      <text:p text:style-name="Text_20_body">The recommended dosage of Trugenix is typically one or two capsules per day, preferably with a meal to enhance absorption. However, it is crucial for users to follow the specific instructions provided on the product packaging or as advised by a healthcare professional. As with any supplement, it is advised to consult with a healthcare provider before starting, especially for those who are pregnant, nursing, have existing health conditions, or are taking other medications.</text:p>
      <text:p text:style-name="Text_20_body">Market Reputation and Reviews</text:p>
      <text:p text:style-name="Text_20_body"><text:a xlink:type="simple" xlink:href="https://truegenix.net/" text:style-name="Internet_20_link" text:visited-style-name="Visited_20_Internet_20_Link">Trugenix</text:a> has generally received positive feedback from users, with many reporting tangible benefits such as improved energy levels and enhanced mental focus. However, as with any product, reviews are mixed; some users have noted that the supplement did not yield the expected results for them. This variability in user experience is not uncommon in the supplement industry, as individual responses can vary based on numerous factors including one’s body chemistry, lifestyle, and health conditions.</text:p>
      <text:p text:style-name="Text_20_body">Critics often emphasize the importance of a balanced diet and lifestyle over reliance on supplements. They argue that while supplements like Trugenix can be beneficial, they should not be seen as a replacement for a healthy diet and regular exercise. Moreover, it's pivotal for consumers to manage expectations and understand that supplements may take time to show any noticeable effects.</text:p>
      <text:p text:style-name="Text_20_body">Conclusion</text:p>
      <text:p text:style-name="Text_20_body">Trugenix Supplement represents a well-rounded approach to dietary supplementation, offering potential benefits across multiple facets of health due to its combination of vitamins, minerals, herbal extracts, and probiotics. As with any supplement, individual experiences will vary, and it is important for consumers to align their expectations with realistic outcomes. Overall, while promising, <text:a xlink:type="simple" xlink:href="https://truegenix.net/" text:style-name="Internet_20_link" text:visited-style-name="Visited_20_Internet_20_Link">Trugenix</text:a> should be considered as an adjunct to, rather than a substitute for, a healthy lifestyle comprising a balanced diet and regular physical activity.</text:p>
      <text:p text:style-name="Text_20_body">In summary, Trugenix Supplement continues to hold a decent position within the health supplement market, bolstered by its natural formulation and the positive testimonies of many users. However, it remains essential for prospective users to conduct thorough research and consult healthcare providers when necessary to ensure the product aligns with their personal health needs and goals.<text:a xlink:type="simple" xlink:href="http://master.reter.info/www.youtube.com_embed_https:www.youtube.com_watch_v_xyofvsgvx2w" text:style-name="Internet_20_link" text:visited-style-name="Visited_20_Internet_20_Link">external pag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_ugenix_male_enhancement:unde_standing_its_health_benefits</dc:title>
  </office:meta>
</office:document-meta>
</file>