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casino_ewa_ds"/>Furthermore, players should familiarize themselves with the payout constructions of assorted video games. Different playing cards have distinctive odds of winning, and understanding these odds can affect the selection of games and potential rewards. Games with larger return-to-player (RTP) percentages could additionally be extra favorable over time.</text:p>
      <text:p text:style-name="Text_20_body">The blockchain know-how underlying Bitcoin ensures a excessive level of transparency, making it almost unimaginable to tamper with the transaction historical past. This side is important for sustaining trust between the casinos and their gamers. In many instances, Bitcoin casinos also provide quite so much of games ranging from traditional desk games to innovative slot machines, all while providing fair play by way of randomly generated outcomes.</text:p>
      <text:p text:style-name="Text_20_body">Yes, many online casinos supply free variations of roulette the place gamers can apply their methods with out risking real money. This is an excellent alternative for newcomers to familiarize themselves with the game mechanics and guidelines earlier than wagering real funds.</text:p>
      <text:p text:style-name="Text_20_body">Types of Rewards and Benefits 
In a typical casino rewards program, gamers can take pleasure in varied advantages as they ascend through the tiers. The rewards often include free or discounted hotel stays, eating credit, and exclusive occasion invitations. These advantages improve the leisure expertise beyond just gaming, making visits to the casino <text:a xlink:type="simple" xlink:href="http://116.203.108.165:3000/alfredolimon44/thebettinggateway/wiki/%EB%A0%88%EB%94%94%EC%95%84-%EB%B0%94%EC%B9%B4%EB%9D%BC%EC%82%AC%EC%9D%B4%ED%8A%B8:-%EC%98%A8%EB%9D%BC%EC%9D%B8-%EC%B9%B4%EC%A7%80%EB%85%B8%EC%9D%98-%EC%83%88%EB%A1%9C%EC%9A%B4-%EA%B0%95%EC%9E%90" text:style-name="Internet_20_link" text:visited-style-name="Visited_20_Internet_20_Link">get more info</text:a> pleasant.</text:p>
      <text:p text:style-name="Text_20_body">Furthermore, the use of good contracts in Bitcoin casinos can automate various processes, starting from fee processing to recreation administration. This streamlining reduces the possibilities of human error and makes the complete gaming expertise extra environment friendly.</text:p>
      <text:p text:style-name="Text_20_body">Another technique involves the D'Alembert system, where players regulate their bets based on wins and losses in a extra gradual manner. Instead of doubling bets, a player increases their stakes by one unit after a loss and decreases by one unit after a win. This methodology might help players handle their bankroll whereas still having a chance to win.</text:p>
      <text:p text:style-name="Text_20_body">Live Dealer Roulette: A New Experience 
The creation of expertise has transformed the net gambling landscape, and live supplier roulette is one of its most enjoyable improvements. This format permits players to interact with actual dealers via video streaming, creating an immersive gaming surroundings that mirrors a physical on line casino. Players can place bets in real-time while enjoying the sociability and excitement of a reside setting with out leaving their homes.</text:p>
      <text:p text:style-name="Text_20_body">Advantages of Playing European Roulette Online 
Playing European roulette online offers a variety of benefits over traditional land-based casinos. For one, players have the convenience of accessing their favorite video games from anywhere, at any time. This flexibility permits for spontaneous gaming sessions, as there isn't any have to travel to a bodily location.</text:p>
      <text:p text:style-name="Text_20_body">Mobile European roulette sometimes options user-friendly interfaces, making certain that gamers can simply navigate through betting choices and game controls. The graphics and audio quality are often corresponding to desktop variations, making mobile gaming a gorgeous alternative for many gamers.</text:p>
      <text:p text:style-name="Text_20_body">Moreover, cellular platforms often embody exclusive promotions or video games, further incentivizing gamers to choose on cellular play. The enhanced graphics and efficiency of modern smartphones permit for enjoyable gaming classes that replicate the joy of traditional on-line scratch card gaming.</text:p>
      <text:p text:style-name="Text_20_body">Once registered, players usually obtain a membership card that tracks their factors and rewards. It’s important to keep this card useful during visits, as it permits for the automatic accumulation of factors based mostly on gameplay.</text:p>
      <text:p text:style-name="Text_20_body">One effective tactic is to allocate a particular portion of your general bankroll for every gaming session. For occasion, in case your bankroll is $1,000, you might resolve to restrict every session's threat to $100. This helps you safeguard your bankroll and prolongs your gaming expertise, allowing you to capitalize on both winning and shedding streaks.</text:p>
      <text:p text:style-name="Text_20_body">Taking Advantage of Casino Bonuses 
Online casinos incessantly supply bonuses or promotions that may provide extra funds for playing baccarat. Understanding tips on how to reap the benefits of these provides can considerably improve your bankroll. Bonuses sometimes come in numerous varieties, similar to matching deposits or no-deposit bonuses, providing you with more opportunities to play.</text:p>
      <text:p text:style-name="Text_20_body">Understanding the Basics of Baccarat 
To develop a robust baccarat strategy, it is crucial to begin with a strong understanding of the game's mechanics. Baccarat is often performed between two palms: the Player and the Banker. Players bet on which hand could have a total <text:a xlink:type="simple" xlink:href="https://git.clicknpush.ca/garnetjefferie" text:style-name="Internet_20_link" text:visited-style-name="Visited_20_Internet_20_Link">Get More info</text:a> worth closest to nine.</text:p>
      <text:p text:style-name="Text_20_body">Strategies for Winning in European Roulette 
While roulette is basically a recreation of likelihood, employing solid methods can enhance your total experience and probably enhance your odds of winning. One popular approach is the Martingale strategy, which involves doubling your bet after every loss with the hope of recovering losses once a win happens. However, players ought to concentrate on the risks associated with this technique, notably relating to table lim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casino_ewa_ds</dc:title>
  </office:meta>
</office:document-meta>
</file>