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f_ee_spins_bonuses"/>While there are not any guaranteed methods to win, you'll find a way to increase your odds by deciding on machines with greater RTP percentages, managing your bankroll carefully, and profiting from bonuses. Furthermore, observing the sport mechanics and understanding when to walk away can significantly enhance your probability of getting a successful gaming session.</text:p>
      <text:p text:style-name="Text_20_body">Online vs. Land-Based Slot Machines 
Both on-line and land-based slot machines supply distinct advantages and  <text:a xlink:type="simple" xlink:href="https://see-tobelieve.com/2024/11/11/%ec%98%a8%eb%9d%bc%ec%9d%b8-%ec%b9%b4%ec%a7%80%eb%85%b8%ec%82%ac%ec%9d%b4%ed%8a%b8%ec%9d%98-%eb%aa%a8%eb%93%a0-%ea%b2%83-%ed%86%a0%ed%86%a0%ec%82%ac%ec%9d%b4%ed%8a%b8%ec%99%80-%ec%8a%ac%eb%a1%af/" text:style-name="Internet_20_link" text:visited-style-name="Visited_20_Internet_20_Link">카지노친구</text:a> experiences. Online slots usually present a larger number of games, themes, and betting choices, in addition to the convenience of enjoying from anyplace at any time. Bonuses and promotions for on-line more info gamers may also present lucrative opportunities.</text:p>
      <text:p text:style-name="Text_20_body">1. Choose a Trusted Casino: Start by researching reputable on-line casinos that offer no deposit free spins as a part of their promotions. Look for evaluations, licensing information, and user suggestions.</text:p>
      <text:p text:style-name="Text_20_body">4. Start Playing: After activating your spins, navigate to the designated slot games and start playing. Keep an eye fixed on the phrases and conditions, particularly regarding wagering necessities and expiration dates.</text:p>
      <text:p text:style-name="Text_20_body">Not all bonuses can be used on every game. Each on line casino specifies which games qualify for wagering the bonus. Usually, slot machines contribute one hundred pc towards wagering necessities, while desk video games could contribute much less. It’s essential to verify the on line casino's phrases to make sure that you're utilizing your bonuses wisely and maximizing your chances of fulfilling the requirements.</text:p>
      <text:p text:style-name="Text_20_body">How to Claim Bonuses Effectively 
Claiming a bonus usually requires that players create an account and make an preliminary deposit. Each casino has its unique course of, nevertheless it generally entails entering a bonus code or just opting in throughout registration. It is crucial to learn the phrases and situations related to any bonus, as they outline eligibility, wagering requirements, and different restrictions. Some casinos may need particular video games that contribute in a special way in the course of clearing a bonus. Thus, players ought to strategize their gameplay accordingly to benefit from their bonuses.</text:p>
      <text:p text:style-name="Text_20_body">Online casinos have revolutionized the world of playing,  <text:a xlink:type="simple" xlink:href="https://shangshanstudio.com/%ec%98%a8%eb%9d%bc%ec%9d%b8-%ec%b9%b4%ec%a7%80%eb%85%b8%ec%82%ac%ec%9d%b4%ed%8a%b8%ec%9d%98-%ec%84%b8%ea%b3%84-%ed%86%a0%ed%86%a0%ec%82%ac%ec%9d%b4%ed%8a%b8%ec%99%80-%ec%8a%ac%eb%a1%af%ec%82%ac/" text:style-name="Internet_20_link" text:visited-style-name="Visited_20_Internet_20_Link">read more</text:a> providing diverse video games and attractive bonuses. Among these bonuses, no deposit free spins stand out as a well-liked incentive for each new and skilled gamers. In this guide, we are going to discover what no deposit free spins are, how they work, and why they might be a game-changer for your on-line gaming experience. By the top, you'll have a comprehensive understanding of tips on how to maximize your advantages with no deposit free spins in the realm of on-line casinos.</text:p>
      <text:p text:style-name="Text_20_body">Moreover, some platforms offer built-in chat features and forums, fostering group interaction where players can share insights, methods, and experiences. This shared data could be invaluable for these seeking to elevate their abilities.</text:p>
      <text:p text:style-name="Text_20_body"><text:span text:style-name="Strong_20_Emphasis">Position</text:span> on the table is equally necessary. Players sitting in late place have the benefit of seeing how others act earlier than making a choice, which may result in more knowledgeable and potentially worthwhile plays. Understanding how to leverage position allows players to control the tempo of the game and control the pot size more effectively.</text:p>
      <text:p text:style-name="Text_20_body">To keep away from widespread bonus traps, players should rigorously learn the terms and situations related to bonuses. Look out for wagering necessities, expiration dates, and particular recreation restrictions. Additionally, it’s greatest not to rush withdrawals after assembly necessities, as some casinos could require affirmation steps that may result in confusion. Being well-informed equips players to benefit from their bonuses successfully.</text:p>
      <text:p text:style-name="Text_20_body">One of the main appeals of Texas Hold'em on-line is the flexibility to play a number of tables concurrently, which can enhance both the thrill and the potential for revenue. However, managing several tables requires acute focus and the flexibility to shortly analyze situations, a talent that improves with practice.</text:p>
      <text:p text:style-name="Text_20_body">How to Claim No Deposit Free Spins 
Claiming no deposit free spins is a straightforward process, but it can differ slightly from one on line casino to another. Generally, <text:a xlink:type="simple" xlink:href="https://ortastic.com/%ec%b9%b4%ec%a7%80%eb%85%b8%ec%82%ac%ec%9d%b4%ed%8a%b8-%ec%98%a8%eb%9d%bc%ec%9d%b8-%eb%8f%84%eb%b0%95%ec%9d%98-%ec%84%b8%ea%b3%84%eb%a5%bc-%ed%83%90%ed%97%98%ed%95%98%eb%8b%a4/" text:style-name="Internet_20_link" text:visited-style-name="Visited_20_Internet_20_Link">more info</text:a> the steps are as follows:</text:p>
      <text:p text:style-name="Text_20_body">Texas Hold'em on-line continues to captivate tens of millions of players worldwide, providing an exhilarating blend of strategy, luck, and social interaction. With the rise of on-line platforms, lovers can now get pleasure from this traditional poker game from the comfort of their houses. The digital panorama has transformed how we approach poker, presenting unique challenges and alternatives that were not obtainable in traditional settings. Players can compete towards a various vary of opponents, fine-tune their abilities, and even take part in world tournaments. This article explores the ins and outs of Texas Hold'em online, from foundational strategies to superior strategies, guaranteeing both newcomers and seasoned professionals can elevate their s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f_ee_spins_bonuses</dc:title>
  </office:meta>
</office:document-meta>
</file>