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spo_ts_betting_bonuses"/>Transparency is another vital issue to consider. Reputable web sites typically display buyer evaluations openly and don't censor negative feedback. An trustworthy platform will encourage users to leave suggestions regardless of their expertise. Pay consideration to the language used within the critiques; overly promotional language may recommend that the evaluate is fabricated or manipulated.</text:p>
      <text:p text:style-name="Text_20_body">Furthermore, 베픽 features user-friendly navigation, permitting users to sort through a variety of betting websites based mostly on the bonuses supplied. This makes it straightforward to spot aggressive offers and potential advantages that might improve your betting strategy.</text:p>
      <text:p text:style-name="Text_20_body">How Odds Are Calculated in Sports Betting Markets 
Odds in sports activities betting markets are determined by bookmakers who analyze a myriad of factors, together with statistical knowledge, skilled opinions, and the overall betting activity of the public. Bookmakers aim to create balanced odds that may entice bettors on each side of a wager, minimizing their threat.</text:p>
      <text:p text:style-name="Text_20_body">Mobile apps have further enhanced this experience, enabling bettors to interact with betting markets from anyplace at any time. Live betting is another thrilling function that has emerged, permitting bettors to place wagers on events as they unfold, making a extra partaking and reactive betting setting.</text:p>
      <text:p text:style-name="Text_20_body">Final Thoughts on Safe Powerball Websites 
Navigating the online lottery landscape calls for diligence and an knowledgeable strategy. By specializing in safe Powerball web sites, gamers can shield their information and improve their gaming expertise. As outlined, BePick stands out as a dependable source of knowledge, ensuring that lottery lovers have entry to accurate information and the necessary strategies to have interaction effectively in Powerball.</text:p>
      <text:p text:style-name="Text_20_body">Moreover, commendable customer assist is another hallmark of a reliable Powerball web site. When gamers have questions or encounter issues, protected sites have teams in place to help them promptly. This stage of support fosters trust and reassures customers that they're in succesful arms.</text:p>
      <text:p text:style-name="Text_20_body">Common Myths About Powerball 
Along with its widespread popularity, Powerball has additionally garnered a variety of <text:a xlink:type="simple" xlink:href="https://amore.is/@finncordero62" text:style-name="Internet_20_link" text:visited-style-name="Visited_20_Internet_20_Link">get more info</text:a> myths and misconceptions over the years. One prevalent fantasy is that purchasing extra tickets will increase the possibilities of successful significantly, which, whereas statistically true, is misleading given the extraordinarily low odds of profitable the jackpot.</text:p>
      <text:p text:style-name="Text_20_body">Embracing security is the first step towards a rewarding lottery expertise, allowing gamers to concentrate on enjoying the joys of the sport while minimizing dangers. Always choose platforms that prioritize security and offer comprehensive sources, as these will result in a extra enjoyable and successful Powerball journey.</text:p>
      <text:p text:style-name="Text_20_body">Another efficient technique is to join a lottery pool with associates or family. This strategy not solely reduces particular person spending but additionally increases the probabilities of winning, as extra tickets may be bought collectively. Joining pools that utilize insights from protected Powerball websites may be particularly advantageous.</text:p>
      <text:p text:style-name="Text_20_body">For those who want to hold observe of results over time, quite a few web sites offer historic information and analytics related to Powerball results. This data may help gamers make strategic decisions about their future entries, and BePick specifically provides detailed insights into such outcomes and their implications.</text:p>
      <text:p text:style-name="Text_20_body">What is Powerball? 
Powerball is a multi-state lottery recreation that began in 1992, quickly becoming a cultural phenomenon. Players select five white numbers from a set of sixty nine and one purple Powerball number from a set of 26. Drawing takes place on Wednesday and Saturday evenings, and the jackpot begins at a considerable quantity, escalating each time there is not a profitable ticket. The sport's simplicity, coupled with the potential for massive jackpots, has made it a favorite nationwide.</text:p>
      <text:p text:style-name="Text_20_body">The commonest types of betting bonus codes embrace matched deposit bonuses, free bets, and cashback presents. Each of these bonuses serves completely different purposes, enabling users to have interaction with the betting web site in various ways.</text:p>
      <text:p text:style-name="Text_20_body">How 베픽 Can Assist You 
베픽 stands out as a premier supply of data relating to betting bonus codes, offering comprehensive critiques and detailed insights into numerous platforms. This web site provides bettors with the required data to navigate promotional choices effectively and helps make positive that they are making representative choices based mostly on current bonuses.</text:p>
      <text:p text:style-name="Text_20_body">Understanding these possibilities helps players set sensible expectations when they enter the sport. Many players take pleasure in analyzing past successful numbers and evaluating them against current results to establish patterns which may counsel better odds.</text:p>
      <text:p text:style-name="Text_20_body">Ultimately, the insights gained from customer reviews can lead to <text:a xlink:type="simple" xlink:href="https://drive3.movitv4k.com/@beverlyricci59?page=about" text:style-name="Internet_20_link" text:visited-style-name="Visited_20_Internet_20_Link">get more info</text:a> knowledgeable and  <text:a xlink:type="simple" xlink:href="http://82.223.37.137/u/mzhbrendan6766" text:style-name="Internet_20_link" text:visited-style-name="Visited_20_Internet_20_Link">파워볼</text:a> confident betting decisions. With a plethora of choices available, relying on the experiences of different customers can save time and resources in the lengthy ru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spo_ts_betting_bonuses</dc:title>
  </office:meta>
</office:document-meta>
</file>