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you_ultimate_guide_to_powe_ball_esults"/>Another mistake is failing to enter the proper stake quantity. Accurate calculations depend on exact information; any discrepancy can lead to incorrect payout estimates. Double-checking your entries earlier than calculating can prevent undesirable surprises.</text:p>
      <text:p text:style-name="Text_20_body">Where to Find Reliable Powerball Results 
Accessing reliable Powerball results is essential for participants. Numerous platforms claim to deliver stay updates; nonetheless, verifying the credibility of these sources stays essential. Be픽 is certainly one of the main platforms of selection for a lot of gamers in search of correct and actionable lottery info.</text:p>
      <text:p text:style-name="Text_20_body">To find trustworthy betting platforms, learn evaluations from reputable websites focusing on sports activities betting analysis, like BEPIC. Check for licenses, person experiences, and skilled evaluations. Comparing different sportsbooks can also help establish platforms with a strong standing in the business.</text:p>
      <text:p text:style-name="Text_20_body">Additionally, the arrogance gained from using an internet betting calculator  <text:a xlink:type="simple" xlink:href="https://emrs.macjimfoundation.org/@tonisilvey6053?page=about" text:style-name="Internet_20_link" text:visited-style-name="Visited_20_Internet_20_Link">파워볼</text:a> permits bettors to make more calculated dangers. Instead of relying solely on intestine feelings or hunches, you presumably can base your choices on actual information and trends, making it more doubtless that you will come out ahead in the lengthy term.</text:p>
      <text:p text:style-name="Text_20_body">By considering skilled opinions, bettors can gain a broader perspective that enhances consumer reviews, leading to a extra nuanced understanding of a platform’s standing available within the market. This complete strategy ensures that customers are well-equipped to make informed decisions.</text:p>
      <text:p text:style-name="Text_20_body">Benefits of Using an Online Betting Calculator 
The primary benefit of using an internet betting calculator is its ability to streamline the betting course of. By automating advanced calculations, bettors save valuable time and keep away from the complications associated with handbook calculations. This effectivity is especially useful throughout reside betting scenarios, the place each second counts.</text:p>
      <text:p text:style-name="Text_20_body">BePick is an excellent useful resource for these seeking thorough information about sports activities betting websites. By providing detailed critiques, comparisons, and person feedback, BePick allows bettors to make knowledgeable decisions. This web site is designed to equip customers with every little thing they need, from understanding betting markets to choosing the right platform primarily based on personal preferences.</text:p>
      <text:p text:style-name="Text_20_body">Additionally, prop bets, focusing on particular occasions inside a recreation (e.g., who will score first or whole assists), add an exciting twist to sports betting online. This variety permits bettors to tailor their strategies primarily based on their strengths, making the betting experience more engaging and potentially profitable.</text:p>
      <text:p text:style-name="Text_20_body">Mobile Betting Trends 
With advancements in expertise, cell betting has surged in recognition. Sports betting websites are now optimizing their platforms for cell units, enabling customers to bet on the go. This flexibility is especially advantageous for live betting, allowing customers to place wagers from wherever they are.</text:p>
      <text:p text:style-name="Text_20_body">Introducing BePick: Your Guide to Safe Online Betting 
BePick is a devoted platform that gives complete insights into safe online betting. With a wealth of data and evaluations about numerous betting websites, BePick is a useful useful resource for each novice and experienced bettors.</text:p>
      <text:p text:style-name="Text_20_body">Moreover, regular critiques of your bankroll can help in better decision-making. If you find that your bankroll is reducing considerably, contemplate taking a break to reassess your methods and betting habits.</text:p>
      <text:p text:style-name="Text_20_body">Implementing Effective Bankroll Management 
Managing your bankroll is one of the most crucial features of safe on-line betting. Set a price range on your betting activities and stick with it, regardless of whether or not you are profitable or losing. This approach helps forestall reckless spending and ensures that you bet solely what you can afford to lose.</text:p>
      <text:p text:style-name="Text_20_body">BEPIC goes above and past on this space by not solely providing an inventory of payment methods but in addition sharing user experiences relating to their effectiveness and any potential issues encountered. This detailed analysis is essential for fostering confidence amongst bettors.</text:p>
      <text:p text:style-name="Text_20_body">Whether it's the exact number mixtures drawn or the quantities won in different tiers, being up-to-date with Powerball results can foster a more informed taking part in expertise and improve overall enjoyment.</text:p>
      <text:p text:style-name="Text_20_body">To verify the legality of a sports activities betting website, <text:a xlink:type="simple" xlink:href="https://datingu.easywebsite.in/@darrellsherril" text:style-name="Internet_20_link" text:visited-style-name="Visited_20_Internet_20_Link">check here</text:a> for a licensed jurisdiction and regulatory approvals. Look for certifications or seals of approval from acknowledged gambling authorities. Reading terms and circumstances on the location can also provide data on their legal standing in your area.</text:p>
      <text:p text:style-name="Text_20_body">Payment Methods and Withdrawals 
When partaking in sports betting, understanding the payment strategies obtainable is essential. Reviews typically cover the range of deposit and withdrawal choices supplied by platforms, evaluating their reliability, security, and processing times. Popular methods could embrace bank cards, e-wallets, and bank transfers, each with its advantages and downsid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you_ultimate_guide_to_powe_ball_esults</dc:title>
  </office:meta>
</office:document-meta>
</file>